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start" style:justify-single-word="false"/>
      <style:text-properties fo:font-size="14pt" style:font-size-asian="14pt" style:font-size-complex="14pt"/>
    </style:style>
    <style:style style:name="P2" style:family="paragraph" style:parent-style-name="Standard">
      <style:paragraph-properties fo:text-align="center" style:justify-single-word="false"/>
      <style:text-properties fo:font-size="14pt" fo:font-weight="bold" style:font-size-asian="14pt" style:font-weight-asian="bold" style:font-size-complex="14pt" style:font-weight-complex="bold"/>
    </style:style>
    <style:style style:name="P3" style:family="paragraph" style:parent-style-name="Standard">
      <style:paragraph-properties fo:text-align="start" style:justify-single-word="false"/>
      <style:text-properties fo:font-size="14pt" fo:font-weight="bold" style:font-size-asian="14pt" style:font-weight-asian="bold" style:font-size-complex="14pt" style:font-weight-complex="bold"/>
    </style:style>
    <style:style style:name="P4" style:family="paragraph" style:parent-style-name="Standard">
      <style:paragraph-properties fo:text-align="start" style:justify-single-word="false"/>
      <style:text-properties fo:font-size="14pt" fo:font-weight="normal" style:font-size-asian="14pt" style:font-weight-asian="normal" style:font-size-complex="14pt" style:font-weight-complex="normal"/>
    </style:style>
    <style:style style:name="P5" style:family="paragraph" style:parent-style-name="Standard">
      <style:paragraph-properties fo:text-align="center" style:justify-single-word="false"/>
      <style:text-properties fo:font-size="14pt" fo:font-weight="normal" style:font-size-asian="14pt" style:font-weight-asian="normal" style:font-size-complex="14pt" style:font-weight-complex="normal"/>
    </style:style>
    <style:style style:name="P6" style:family="paragraph" style:parent-style-name="Standard">
      <style:paragraph-properties fo:text-align="start" style:justify-single-word="false"/>
      <style:text-properties fo:font-size="14pt" fo:font-style="normal" fo:font-weight="normal" style:font-size-asian="14pt" style:font-style-asian="normal" style:font-weight-asian="normal" style:font-size-complex="14pt" style:font-style-complex="normal" style:font-weight-complex="normal"/>
    </style:style>
    <style:style style:name="P7" style:family="paragraph" style:parent-style-name="Standard">
      <style:paragraph-properties fo:text-align="start" style:justify-single-word="false"/>
      <style:text-properties fo:font-weight="normal" style:font-weight-asian="normal" style:font-weight-complex="normal"/>
    </style:style>
    <style:style style:name="P8" style:family="paragraph" style:parent-style-name="Standard">
      <style:paragraph-properties fo:text-align="center" style:justify-single-word="false"/>
      <style:text-properties fo:font-size="14pt" fo:font-weight="normal" style:font-size-asian="14pt" style:font-weight-asian="normal" style:font-size-complex="14pt" style:font-weight-complex="normal"/>
    </style:style>
    <style:style style:name="P9" style:family="paragraph" style:parent-style-name="Standard">
      <style:paragraph-properties fo:text-align="start" style:justify-single-word="false"/>
      <style:text-properties fo:font-size="14pt" fo:font-weight="normal" style:font-size-asian="14pt" style:font-weight-asian="normal" style:font-size-complex="14pt" style:font-weight-complex="normal"/>
    </style:style>
    <style:style style:name="P10" style:family="paragraph" style:parent-style-name="Standard">
      <style:paragraph-properties fo:text-align="start" style:justify-single-word="false"/>
      <style:text-properties fo:font-size="14pt" fo:font-weight="bold" style:font-size-asian="14pt" style:font-weight-asian="bold" style:font-size-complex="14pt" style:font-weight-complex="bold"/>
    </style:style>
    <style:style style:name="P11" style:family="paragraph" style:parent-style-name="Standard">
      <style:paragraph-properties fo:text-align="center" style:justify-single-word="false"/>
      <style:text-properties fo:font-size="14pt" fo:font-style="normal" fo:font-weight="normal" style:font-size-asian="14pt" style:font-style-asian="normal" style:font-weight-asian="normal" style:font-size-complex="14pt" style:font-style-complex="normal" style:font-weight-complex="normal"/>
    </style:style>
    <style:style style:name="P12" style:family="paragraph" style:parent-style-name="Standard">
      <style:paragraph-properties fo:text-align="start" style:justify-single-word="false"/>
      <style:text-properties fo:font-size="14pt" fo:font-style="normal" fo:font-weight="normal" style:font-size-asian="14pt" style:font-style-asian="normal" style:font-weight-asian="normal" style:font-size-complex="14pt" style:font-style-complex="normal" style:font-weight-complex="normal"/>
    </style:style>
    <style:style style:name="P13" style:family="paragraph" style:parent-style-name="Standard">
      <style:paragraph-properties fo:text-align="start" style:justify-single-word="false"/>
      <style:text-properties fo:font-size="14pt" fo:font-style="italic" fo:font-weight="normal" style:font-size-asian="14pt" style:font-style-asian="italic" style:font-weight-asian="normal" style:font-size-complex="14pt" style:font-style-complex="italic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style="italic" style:font-style-asian="italic" style:font-style-complex="italic"/>
    </style:style>
    <style:style style:name="T4" style:family="text">
      <style:text-properties fo:font-style="italic" fo:font-weight="bold" style:font-style-asian="italic" style:font-weight-asian="bold" style:font-style-complex="italic" style:font-weight-complex="bold"/>
    </style:style>
    <style:style style:name="T5" style:family="text">
      <style:text-properties fo:font-style="italic" fo:font-weight="normal" style:font-style-asian="italic" style:font-weight-asian="normal" style:font-style-complex="italic" style:font-weight-complex="normal"/>
    </style:style>
    <style:style style:name="T6" style:family="text">
      <style:text-properties fo:language="en" fo:country="US" fo:font-style="italic" fo:font-weight="bold" style:font-style-asian="italic" style:font-weight-asian="bold" style:font-style-complex="italic" style:font-weight-complex="bold"/>
    </style:style>
    <style:style style:name="T7" style:family="text">
      <style:text-properties fo:language="el" fo:country="GR" fo:font-style="italic" fo:font-weight="bold" style:font-style-asian="italic" style:font-weight-asian="bold" style:font-style-complex="italic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ΤΟ ΜΑΥΡΟ ΚΥΜΑ</text:p>
      <text:p text:style-name="P5">Α.ΚΑΤΑΝΟΗΣΗ ΚΕΙΜΕΝΟΥ-ΘΕΜΑΤΙΚΕΣ ΕΝΟΤΗΤΕΣ</text:p>
      <text:p text:style-name="P3"><text:span text:style-name="T1">1</text:span><text:span text:style-name="T5">.</text:span><text:span text:style-name="T3">Νοηματικές Ενότητες</text:span></text:p>
      <text:p text:style-name="P4">*Η Κενγκά........................................................</text:p>
      <text:p text:style-name="P1">Πλαγιότιτλος:Η Κενγκά μολύνεται και το υπόλοιπο κοπάδι απομακρύνεται.</text:p>
      <text:p text:style-name="P1">*</text:p>
      <text:p text:style-name="P1">Πλαγιότιτλος:Σκέψεις και αγωνία θανάτου.</text:p>
      <text:p text:style-name="P1">*</text:p>
      <text:p text:style-name="P1">Πλαγιότιτλος:Τελευταία ελπίδα σωτηρίας που διαψεύδεται</text:p>
      <text:p text:style-name="P1">*</text:p>
      <text:p text:style-name="P4">Πλαγιότιτλος:Προσγείωση στο Αμβούργο.</text:p>
      <text:p text:style-name="P4"/>
      <text:p text:style-name="P3"><text:span text:style-name="T1">2.</text:span><text:span text:style-name="T3">Κλίμακα των συναισθημάτων της Κενγκά.Στοιχειοθετήστε κάθε συναίσθημα με αναφορές στο κείμενο και δηλώστε το με ένα χρώμα.</text:span></text:p>
      <text:p text:style-name="P3"/>
      <text:p text:style-name="P4">*Ελπίζει να βγει από την πετραιλαιοκηλίδα κολυμπώντας</text:p>
      <text:p text:style-name="P4"/>
      <text:p text:style-name="P7"/>
      <text:p text:style-name="P4">*Αγωνιά για τον επερχόμενο θάνατο.</text:p>
      <text:p text:style-name="P4"/>
      <text:p text:style-name="P4"/>
      <text:p text:style-name="P4">*Εκπληξη που τελικά μπορεί ν'ανοίξει τις φτερούγες της</text:p>
      <text:p text:style-name="P4"/>
      <text:p text:style-name="P4"/>
      <text:p text:style-name="P4">*Ελπίδα πως ίσως καταφέρει ν'απαλλαγεί από την μαύρη κηλίδα.</text:p>
      <text:p text:style-name="P4"/>
      <text:p text:style-name="P4"/>
      <text:p text:style-name="P4">*Η ελπίδα διαψεύδεται.</text:p>
      <text:p text:style-name="P4"/>
      <text:p text:style-name="P4">3<text:span text:style-name="T3">.</text:span><text:span text:style-name="T4">Καταγράψτε τις προσπάθειες της Κενγκά να πετάξει δηλώνοντας την κάθε φάση με ένα χρώμα καθώς και τα στάδια του πετάγματος ως την πτώση χρωματίζοντας τα και αυτά.</text:span></text:p>
      <text:p text:style-name="P3"/>
      <text:p text:style-name="P3">*</text:p>
      <text:p text:style-name="P3"/>
      <text:p text:style-name="P3">*</text:p>
      <text:p text:style-name="P3"/>
      <text:p text:style-name="P3">*</text:p>
      <text:p text:style-name="P3"/>
      <text:p text:style-name="P3">*</text:p>
      <text:p text:style-name="P3"/>
      <text:p text:style-name="P3">*</text:p>
      <text:p text:style-name="P3"/>
      <text:p text:style-name="P3">*</text:p>
      <text:p text:style-name="P3"/>
      <text:p text:style-name="P4"><text:soft-page-break/>4.<text:span text:style-name="T4">Πώς αισθάνεται η Κενγκά για τους ανθρώπους σε σχέση με αυτό που της συμβαίνει;Υπάρχει κάτι που σας έκανε εντύπωση στη στάση της Κενγκά;</text:span></text:p>
      <text:p text:style-name="P4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4"/>
      <text:p text:style-name="P5">Β.ΕΡΜΗΝΕΥΤΙΚΗ ΠΡΟΣΕΓΓΙΣΗ</text:p>
      <text:p text:style-name="P4">1<text:span text:style-name="T2">.</text:span><text:span text:style-name="T4">Ποιο περιβαλλοντικό-οικολογικό πρόβλημα θίγει το απόσπασμα “Το Μαυρο Κύμα”;Πώς σχετίζεται αυτό με τον τίτλο του;</text:span></text:p>
      <text:p text:style-name="P6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6"/>
      <text:p text:style-name="P6">2.<text:span text:style-name="T4">Ποιος ήταν ο στόχος της συγγραφής του κειμένου;Νομίζετε ότι επιτεύχθηκε;</text:span></text:p>
      <text:p text:style-name="P6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6"/>
      <text:p text:style-name="P6">3<text:span text:style-name="T4">.Δώστε έναν άλλο τίτλο στο κείμενο.</text:span></text:p>
      <text:p text:style-name="P6"/>
      <text:p text:style-name="P13"/>
      <text:p text:style-name="P11">ΑΦΗΓΗΜΑΤΙΚΕΣ ΤΕΧΝΙΚΕΣ</text:p>
      <text:p text:style-name="P6">1.<text:span text:style-name="T4">Πώς χαρακτηρίζεται το είδος του αφηγητή;Σε ποιο γραμματικό πρόσωπο γίνεται η αφήγηση;</text:span></text:p>
      <text:p text:style-name="P6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6"/>
      <text:p text:style-name="P6">2.<text:span text:style-name="T4">Η αφήγηση είναι ευθύγραμμη-χρονολογική,στο κείμενο όμως υπάρχουν αναδρομές στο παρελθόν.Σε ποια σημεία;</text:span></text:p>
      <text:p text:style-name="P6"><text:soft-page-break/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6"/>
      <text:p text:style-name="P6">3.<text:span text:style-name="T4">Σε ποιο σημείο του κειμένου υπάρχει επιβράδυνση;Προσδιορίστε τη λειτουργία της.</text:span></text:p>
      <text:p text:style-name="P6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6"/>
      <text:p text:style-name="P6">4.<text:span text:style-name="T4">Σε ποιο σημείο του κειμένου υπάρχει ειρωνεία;Προσδιορίστε τη λειτουργία της.</text:span></text:p>
      <text:p text:style-name="P6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6"/>
      <text:p text:style-name="P6">5.<text:span text:style-name="T4">Χαρακτηρίστε τα επόμενα σχήματα λόγου:</text:span></text:p>
      <text:p text:style-name="P6"><text:span text:style-name="T4">*</text:span>Τα καράβια ήταν σαν κουκκίδες σε γαλάζιο ύφασμα.</text:p>
      <text:p text:style-name="P6"/>
      <text:p text:style-name="P6">*Το φτερούγισμά της γινόταν βαρύ.</text:p>
      <text:p text:style-name="P6"/>
      <text:p text:style-name="P6">*Ο ήλιος να λιώσει την κατάρα που 'χει κολλήσει στα φτερά μου.</text:p>
      <text:p text:style-name="P6"/>
      <text:p text:style-name="P6"/>
      <text:p text:style-name="P6">6.<text:span text:style-name="T4">Εκτός από την περιγραφή και την αφήγηση ποιες άλλες αφηγηματικές τεχνικές εντοπίζετε στο κείμενο;</text:span></text:p>
      <text:p text:style-name="P6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6"/>
      <text:p text:style-name="P6">7.<text:span text:style-name="T4">Στο κείμενο η Κενγκά παρουσιάζεται από τον συγγραφέα με αισθήματα και ανθρώπινες συμπεριφορές και σκέψεις(και σε όλο το έργο η Κενγκά και ο γάτος Ζορμπάς συνομιλούν και συνεννοούνται όπως οι άνθρωποι).Η τεχνική αυτή λέγεται ανιμισμός.Να εντοπίσετε στο απόσμασμα σημεία όπου υπάρχει ανιμισμός και να εξηγήσετε τους λόγους για τους οποίους ο συγγραφέας επιλέγει αυτήν</text:span></text:p>
      <text:p text:style-name="P6"><text:span text:style-name="T4"><text:s/>τη τεχνική.</text:span></text:p>
      <text:p text:style-name="P6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text:soft-page-break/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6"/>
      <text:p text:style-name="P11">ΣΥΝΘΕΤΙΚΕΣ ΕΡΓΑΣΙΕΣ</text:p>
      <text:p text:style-name="P6">1.<text:span text:style-name="T4">Συνεχίστε την ιστορία.</text:span></text:p>
      <text:p text:style-name="P6"><text:span text:style-name="T4"/></text:p>
      <text:p text:style-name="P6"><text:span text:style-name="T4">2.</text:span><text:span text:style-name="T6">''</text:span><text:span text:style-name="T7">Μπορεί και να 'χω μια ελπίδα....τέλος.Μετά τη συνάντησή της με τον Ζορμπά η Κενγκά του αφηγείται την ιστορία αρχίζοντας από αυτό το σημείο.Εμπλουτίστε την αφήγηση με συναισθήματα.</text:span></text:p>
      <text:p text:style-name="P6"><text:span text:style-name="T7"/></text:p>
      <text:p text:style-name="P6"><text:span text:style-name="T7">3.Υποθέτουμε πως η Κενγκά απαλλάσσεται από τη μόλυνση και θεραπεύεται και πως δίνει συνέντευξη σε γάτους δημοσιογράφους.</text:span></text:p>
      <text:p text:style-name="P6"><text:span text:style-name="T7"/></text:p>
      <text:p text:style-name="P6"><text:span text:style-name="T7">4.Ποια πιστεύετε πως πρέπει να είναι η στάση του ανθρώπου απέναντι στο περιβάλλον και γιατί;Πώς μπορούν οι πολίτες να καταπολεμήσουν τα ''εγκλήματα'' απέναντι στο περιβάλλον;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l" fo:country="GR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l" fo:country="GR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παμ9 </meta:initial-creator>
    <meta:creation-date>2017-11-15T21:15:58.41</meta:creation-date>
    <dc:date>2017-11-19T21:45:19.30</dc:date>
    <dc:creator>παμ9 </dc:creator>
    <meta:editing-duration>PT2H12M20S</meta:editing-duration>
    <meta:editing-cycles>10</meta:editing-cycles>
    <meta:generator>OpenOffice/4.0.1$Win32 OpenOffice.org_project/401m5$Build-9714</meta:generator>
    <meta:document-statistic meta:table-count="0" meta:image-count="0" meta:object-count="0" meta:page-count="4" meta:paragraph-count="55" meta:word-count="400" meta:character-count="10190"/>
  </office:meta>
</office:document-meta>
</file>